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style>
    <style:style style:name="T2" style:parent-style-name="Fuentedepárrafopredeter." style:family="text">
      <style:text-properties fo:font-weight="bold" style:font-weight-asian="bold"/>
    </style:style>
    <style:style style:name="T3" style:parent-style-name="Fuentedepárrafopredeter." style:family="text">
      <style:text-properties fo:font-weight="bold" style:font-weight-asian="bold"/>
    </style:style>
    <style:style style:name="T4" style:parent-style-name="Fuentedepárrafopredeter." style:family="text">
      <style:text-properties fo:font-weight="bold" style:font-weight-asian="bold"/>
    </style:style>
    <style:style style:name="T5" style:parent-style-name="Fuentedepárrafopredeter." style:family="text">
      <style:text-properties fo:font-weight="bold" style:font-weight-asian="bold"/>
    </style:style>
    <style:style style:name="T6" style:parent-style-name="Fuentedepárrafopredeter." style:family="text">
      <style:text-properties fo:font-weight="bold" style:font-weight-asian="bold"/>
    </style:style>
    <style:style style:name="P7" style:parent-style-name="Normal" style:family="paragraph">
      <style:text-properties fo:font-weight="bold" style:font-weight-asian="bold"/>
    </style:style>
  </office:automatic-styles>
  <office:body>
    <office:text text:use-soft-page-breaks="true">
      <text:p text:style-name="P1"><text:span text:style-name="T2">Mesa:</text:span><text:s/>CRISIS ECONÓMICA, AUSTERIDAD Y ESTRATEGIAS COTIDIANAS: PROYECTOS DE VIDA, MODELOS EXPERTOS Y ECONOMÍA REAL</text:p>
      <text:p text:style-name="Normal"><text:span text:style-name="T3">Título</text:span><text:span text:style-name="T4"><text:s/>de ponencia</text:span><text:span text:style-name="T5">:</text:span><text:s/>Economía informal y reproducción social en una pequeña ciudad catalana en tiempos de crisis</text:p>
      <text:p text:style-name="Normal"><text:span text:style-name="T6">Autor:</text:span><text:s/>Dr. Martin Lundsteen</text:p>
      <text:p text:style-name="P7">Abstract:</text:p>
      <text:p text:style-name="Normal">La situación socio-económica de la llamada crisis ha tenido un impacto especialmente fuerte entre los sectores más débiles y en ciudades como Salt, uno de los municipios con menor renta por habitante de Cataluña.<text:s/>Ante tal panorama, no es de extrañar que una buena parte de la población de Salt se vea obligada a recurrir a prácticas económicas precarias, es decir, buscarse otras formas de reproducirse o acceder a los recursos que se consideran necesarios.</text:p>
      <text:p text:style-name="Normal">Un análisis de la ‘economía informal’ desde la economía política, propone que el papel que juegan las diferentes estrategias de reproducción social en un contexto de re-estructuración socio-económica (también conocido como “la crisis”) es fundamental.</text:p>
      <text:p text:style-name="Normal">Por tanto, la problematización vuelve a su cauce: la sociedad capitalista crea, y en cierto sentido puede que precise de, un sector informal de la economía, de la cual el delictivo sólo es una parte, y por tanto las personas que lo integran.</text:p>
      <text:p text:style-name="Normal">En efecto, empleando la conceptualización de reproducción social propuesta por Narotzky (2004), podemos confirmar que la continuidad de la población precaria de Salt (recordamos, en su gran mayoría inmigrantes) se debe principalmente a un complejo entramado de actividades informales de producción, intercambio y consumo.</text:p>
      <text:p text:style-name="Normal">Mi modesto argumento es que podemos ver como de fondo subyace una cuestión de justicia social, tanto del reconocimiento del trabajo que se está llevando a cabo y su importancia más allá de las necesidades, como de una redistribución alternativa. Tal vez esta percepción y voluntad con el trabajo no se observa de forma clara, pero se ve tintes en la forma de desertar que tienen muchos de los que trabajan en el sector informal, donde profesan una (sub)cultura alternativa que justamente reclama respecto y dignidad (propio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Vane</meta:initial-creator>
    <dc:creator>Vane</dc:creator>
    <meta:creation-date>2016-10-15T15:11:00Z</meta:creation-date>
    <dc:date>2016-10-15T16:07:00Z</dc:date>
    <meta:template xlink:href="Normal" xlink:type="simple"/>
    <meta:editing-cycles>1</meta:editing-cycles>
    <meta:editing-duration>PT2460S</meta:editing-duration>
    <meta:document-statistic meta:page-count="1" meta:paragraph-count="4" meta:word-count="317" meta:character-count="2060" meta:row-count="14" meta:non-whitespace-character-count="1747"/>
  </office:meta>
</office:document-meta>
</file>