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Liberation Serif" svg:font-family="'Liberation Serif'"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text-properties officeooo:rsid="0007fcaf" officeooo:paragraph-rsid="0007fcaf"/>
    </style:style>
    <style:style style:name="P2" style:family="paragraph" style:parent-style-name="Standard">
      <style:text-properties officeooo:rsid="000a594e" officeooo:paragraph-rsid="000a594e"/>
    </style:style>
    <style:style style:name="P3" style:family="paragraph" style:parent-style-name="Standard" style:list-style-name="L1">
      <style:text-properties officeooo:rsid="000a594e" officeooo:paragraph-rsid="000a594e"/>
    </style:style>
    <style:style style:name="P4" style:family="paragraph" style:parent-style-name="Standard">
      <style:paragraph-properties fo:text-align="end" style:justify-single-word="false"/>
      <style:text-properties officeooo:rsid="000bd9ea" officeooo:paragraph-rsid="000bd9ea"/>
    </style:style>
    <style:style style:name="P5" style:family="paragraph" style:parent-style-name="Standard" style:master-page-name="">
      <style:paragraph-properties fo:margin-top="0cm" fo:margin-bottom="0.199cm" loext:contextual-spacing="false" style:page-number="auto" style:writing-mode="page"/>
      <style:text-properties officeooo:rsid="000a594e" officeooo:paragraph-rsid="000a594e"/>
    </style:style>
    <style:style style:name="P6" style:family="paragraph" style:parent-style-name="Standard">
      <style:paragraph-properties fo:margin-top="0cm" fo:margin-bottom="0.199cm" loext:contextual-spacing="false" style:writing-mode="page"/>
      <style:text-properties officeooo:rsid="000a594e" officeooo:paragraph-rsid="000a594e"/>
    </style:style>
    <style:style style:name="T1" style:family="text">
      <style:text-properties officeooo:rsid="000a61bd"/>
    </style:style>
    <style:style style:name="T2" style:family="text">
      <style:text-properties officeooo:rsid="000bd9ea"/>
    </style:style>
    <style:style style:name="T3" style:family="text">
      <style:text-properties fo:font-weight="bold" style:font-weight-asian="bold" style:font-weight-complex="bol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Valencia a 12.10.2016</text:p>
      <text:p text:style-name="P4"/>
      <text:p text:style-name="P2">Propuesta de comunicado para el XIV Congreso de Antropología. Valencia 2017.</text:p>
      <text:p text:style-name="P2"/>
      <text:p text:style-name="P2">Título: <text:span text:style-name="T3">Movimientos de movilidad en Valencia</text:span>. </text:p>
      <text:p text:style-name="P1"/>
      <text:p text:style-name="P5">Resumen. </text:p>
      <text:p text:style-name="P6"><text:tab/>En el movimiento ciclista hay un debate sobre si la promoción de la bici pasa por las infraestructuras (principalmente carriles bici) o por medidas de apaciguamiento de tráfico, algunos van más lejos y lo que pretenden es un cambio en el diseño de la movilidad y la ciudad, bajo nombres como la ciudad 30, ciudad amable, saludable, sostenible…. En el fondo se tratan de dos estrategias diferentes, la promoción de la bici mediante ajustes (como poner carriles o reducir velocidad del coche) o cambiar modelos, pensando en toda la ciudadanía <text:span text:style-name="T1">más que en la bici, pero en la que ésta</text:span>, a buen seguro, saldrá beneficiada. O dicho de otra forma, medidas de diseño y gestión del tráfico <text:span text:style-name="T1">y transporte</text:span> <text:span text:style-name="T1">frente a</text:span> medidas de movilidad.</text:p>
      <text:p text:style-name="P6"><text:tab/>El concepto de movilidad es un concepto relativamente reciente y aún en construcción. Sin embargo, en demasiadas ocasiones se utilizan como sinónimo <text:span text:style-name="T1">de tráfico o transporte</text:span>. Muchos buscan respuestas en las infraestructuras/equipamientos <text:s/>o en las respuestas tecnológicas, desde perspectivas ingenieriles <text:span text:style-name="T1">y/o tecnocráticas</text:span>. Las ciencias sociales aún no han desarrollado un enfoque maduro para aportar los aspectos culturales y sociales que expliquen y den alternativas a los modos, motivos, impactos, etc. de nuestros modelos de movilidad <text:span text:style-name="T1">y desplazamiento.</text:span></text:p>
      <text:p text:style-name="P6"><text:tab/>Desde la sociedad civil son escasas las aportaciones que se están dando para comprender e impulsar alternativas saludables de movilidad, y muchas veces no pasan de una reivindicación por resolver los problemas ambientales y de seguridad derivados del tráfico. Durante la última década he sido testigo de excepción (como partícipe activo) en diversos procesos sociales para intentar la promoción de una movilidad sostenible en Valencia. Se trata en concreto de: </text:p>
      <text:list xml:id="list8335810880025964541" text:style-name="L1">
        <text:list-item>
          <text:p text:style-name="P3">Una mesa de movilidad sostenible constituida por diversas entidades sociales 2005-2007, sin participación de la administración pública. (<text:a xlink:type="simple" xlink:href="http://mesamobilitatvalencia.blogspot.com.es/" text:style-name="Internet_20_link" text:visited-style-name="Visited_20_Internet_20_Link">ver</text:a>)</text:p>
        </text:list-item>
        <text:list-item>
          <text:p text:style-name="P3">Una plataforma ciutat 30, <text:span text:style-name="T1">en 2013, </text:span>con motivo de la iniciativa ciudadana europea 30 km/h. (<text:a xlink:type="simple" xlink:href="https://sites.google.com/site/ciutat30/plataforma-c30/actes" text:style-name="Internet_20_link" text:visited-style-name="Visited_20_Internet_20_Link">ver</text:a>, <text:a xlink:type="simple" xlink:href="https://www.facebook.com/valenciaciutat30" text:style-name="Internet_20_link" text:visited-style-name="Visited_20_Internet_20_Link">fb</text:a>)</text:p>
        </text:list-item>
        <text:list-item>
          <text:p text:style-name="P3">Un delphy para influir en la elaboración de la ley <text:span text:style-name="T1">6/2011 </text:span>valenciana de movilidad, con representantes de 10 entidades. </text:p>
        </text:list-item>
        <text:list-item>
          <text:p text:style-name="P3">Un foro por la movilidad sostenible y segura a los centros de trabajo: 2013-2014, impulsado por sindicalistas. (<text:a xlink:type="simple" xlink:href="https://sites.google.com/site/dokumovicurro/" text:style-name="Internet_20_link" text:visited-style-name="Visited_20_Internet_20_Link">ver</text:a>)</text:p>
          <text:p text:style-name="P3"/>
        </text:list-item>
      </text:list>
      <text:p text:style-name="P2"><text:tab/>Propongo para el <text:span text:style-name="T1">XIV Congreso </text:span><text:s/><text:span text:style-name="T2">de antropología, en el simposium </text:span>sobre “Utopias de Movilidad Urbana” contar la experiencia vivida en estos foros y plataformas, y hacer una reflexión sobre el concepto de movilidad desde la perspectiva social y sobre los procesos participativos y sus dificultades. No cabe decir, que aquí la perspectiva no ha estado centrada en la bici y su promoción, sino en el cambio de modelo, donde la bici es una herramienta de transformación social.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Liberation Serif" svg:font-family="'Liberation Serif'"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s" fo:country="ES" style:letter-kerning="true" style:font-name-asian="Arial Unicode MS" style:font-size-asian="10.5pt" style:language-asian="zh" style:country-asian="CN" style:font-name-complex="Arial Unicode M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es" fo:country="ES" style:letter-kerning="true" style:font-name-asian="Arial Unicode MS" style:font-size-asian="10.5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10-11T12:27:57.099133000</meta:creation-date>
    <dc:date>2016-10-12T22:30:56.081981000</dc:date>
    <meta:editing-duration>PT4M4S</meta:editing-duration>
    <meta:editing-cycles>2</meta:editing-cycles>
    <meta:generator>LibreOffice/5.2.0.4$MacOSX_X86_64 LibreOffice_project/066b007f5ebcc236395c7d282ba488bca6720265</meta:generator>
    <meta:document-statistic meta:table-count="0" meta:image-count="0" meta:object-count="0" meta:page-count="1" meta:paragraph-count="13" meta:word-count="446" meta:character-count="2847" meta:non-whitespace-character-count="2407"/>
  </office:meta>
</office:document-meta>
</file>